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rkbrink 6, 1211 BX Hilversum, Verzoeklocatie 2026082100715 (plaatsen kas project Rouwen &amp;amp; Vieren Hilversum op de Kerkbrink); 1999043; 21-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Kerkbrink 6, 1211 BX Hilversum, Verzoeklocatie 2026082100715 (plaatsen kas project Rouwen &amp; Vieren Hilversum op de Kerkbrink); 1999043; 21-08-2026; Status: Aanvraag ontvangen, gemeente Hilversum</text:p>
            <text:p text:style-name="common-al">
            
          </text:p>
            <text:p text:style-name="common-al">Datum indiening aanvraag: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8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99043</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Kerkbrink 6, 1211 BX Hilversum, Verzoeklocatie 2026082100715 (plaatsen kas project Rouwen &amp;amp; Vieren Hilversum op de Kerkbrink); 1999043; 21-08-2026; Status: Aanvraag ontvangen, gemeente Hilversum</meta:user-defined>
    <meta:user-defined meta:name="DCTERMS.W3CDTF/DCTERMS.available">2026-08-26</meta:user-defined>
    <meta:user-defined meta:name="DCTERMS.W3CDTF/OVERHEIDop.jaargang">2026</meta:user-defined>
    <meta:user-defined meta:name="OVERHEIDop.publicationIssue">400832</meta:user-defined>
    <meta:user-defined meta:name="OVERHEIDop.GmbID/DC.identifier">gmb-2026-400832</meta:user-defined>
    <meta:user-defined meta:name="OVERHEIDop.versieInformatie"/>
  </office:meta>
</office:document-meta>
</file>