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uitvoeren van grondwerkzaamheden, Renesselaan 27, 3454XW De Meern, GU-Z2026-00527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nesselaan 27, 3454XW De Meern</text:p>
            <text:p text:style-name="common-al">GU-Z2026-0052789</text:p>
            <text:p text:style-name="common-al">Toelichting: het uitvoeren van grondwerkzaamheden</text:p>
            <text:p text:style-name="common-al">Datum besluit: 18 augustus 2026</text:p>
            <text:p text:style-name="common-al">Einddatum bezwaartermijn: 5 okto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52789</meta:user-defined>
    <meta:user-defined meta:name="DCTERMS.abstract">Toelichting: het uitvoeren van grondwerkzaamheden</meta:user-defined>
    <dc:language>nl</dc:language>
    <meta:user-defined meta:name="OVERHEIDop.locatietype/OVERHEIDop.gebiedsmarkering">Vlak</meta:user-defined>
    <meta:user-defined meta:name="DC.title">Aanvraag omgevingsvergunning buiten behandeling gelaten, het uitvoeren van grondwerkzaamheden, Renesselaan 27, 3454XW De Meern, GU-Z2026-005278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30</meta:user-defined>
    <meta:user-defined meta:name="OVERHEIDop.GmbID/DC.identifier">gmb-2026-400830</meta:user-defined>
    <meta:user-defined meta:name="OVERHEIDop.versieInformatie"/>
  </office:meta>
</office:document-meta>
</file>