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Wijdstraat 2, 3421 AK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8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Wijdstraat 2, 3421 AK Oudewater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luiken aan de voorzijde van de won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5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4008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L-26-013282</meta:user-defined>
    <meta:user-defined meta:name="DCTERMS.abstract">het plaatsen van luiken voor de ramen aan de voorzijde</meta:user-defined>
    <dc:language>nl</dc:language>
    <meta:user-defined meta:name="OVERHEIDop.locatietype/OVERHEIDop.gebiedsmarkering">Punt</meta:user-defined>
    <meta:user-defined meta:name="DC.title">Intrekking (Wijdstraat 2, 3421 AK Oudewater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8</meta:user-defined>
    <meta:user-defined meta:name="OVERHEIDop.GmbID/DC.identifier">gmb-2026-400828</meta:user-defined>
    <meta:user-defined meta:name="OVERHEIDop.versieInformatie"/>
  </office:meta>
</office:document-meta>
</file>