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 het wijzigen van compartiment en indeling van het CAB-gebouw (HZ_WABO-22-36129), CAB-rondom in Utrecht, GU-Z2026-00595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B-rondom in Utrecht</text:p>
            <text:p text:style-name="common-al">GU-Z2026-0059574</text:p>
            <text:p text:style-name="common-al">Toelichting:  het wijzigen van compartiment en indeling van het CAB-gebouw (HZ_WABO-22-36129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9574</meta:user-defined>
    <meta:user-defined meta:name="DCTERMS.abstract">Toelichting:  het wijzigen van compartiment en indeling van het CAB-gebouw (HZ_WABO-22-36129)</meta:user-defined>
    <dc:language>nl</dc:language>
    <meta:user-defined meta:name="OVERHEIDop.locatietype/OVERHEIDop.gebiedsmarkering">Vlak</meta:user-defined>
    <meta:user-defined meta:name="DC.title">Verleende Omgevingsvergunning,  het wijzigen van compartiment en indeling van het CAB-gebouw (HZ_WABO-22-36129), CAB-rondom in Utrecht, GU-Z2026-0059574</meta:user-defined>
    <meta:user-defined meta:name="OVERHEIDop.datumEindeReactietermijn">2026-10-05</meta:user-defined>
    <meta:user-defined meta:name="OVERHEIDop.terinzageleggingBG">https://jeleefomgeving.nl/inzien/002220647/c943845e-e219-42d0-8238-d204a48cca2f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6</meta:user-defined>
    <meta:user-defined meta:name="OVERHEIDop.GmbID/DC.identifier">gmb-2026-400826</meta:user-defined>
    <meta:user-defined meta:name="OVERHEIDop.versieInformatie"/>
  </office:meta>
</office:document-meta>
</file>