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een kiosk en het gebruik wijzigen naar horeca D2 met reclame, Zeelantlaan 61, 3526AK Utrecht, GU-Z2026-00470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lantlaan 61, 3526AK Utrecht</text:p>
            <text:p text:style-name="common-al">GU-Z2026-0047022</text:p>
            <text:p text:style-name="common-al">Toelichting: het wijzigen van een kiosk en het gebruik wijzigen naar horeca D2 met reclam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GU-Z2026-0047022</meta:user-defined>
    <meta:user-defined meta:name="DCTERMS.abstract">Toelichting: het wijzigen van een kiosk en het gebruik wijzigen naar horeca D2 met reclame</meta:user-defined>
    <dc:language>nl</dc:language>
    <meta:user-defined meta:name="DC.title">Verleende Omgevingsvergunning, het wijzigen van een kiosk en het gebruik wijzigen naar horeca D2 met reclame, Zeelantlaan 61, 3526AK Utrecht, GU-Z2026-0047022</meta:user-defined>
    <meta:user-defined meta:name="OVERHEIDop.datumEindeReactietermijn">2026-10-05</meta:user-defined>
    <meta:user-defined meta:name="OVERHEIDop.terinzageleggingBG">https://jeleefomgeving.nl/inzien/002220647/755032fe-61bc-470d-a63e-ba448ef4e946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001</meta:user-defined>
    <meta:user-defined meta:name="OVERHEIDop.publicationIssue">400825</meta:user-defined>
    <meta:user-defined meta:name="OVERHEIDop.GmbID/DC.identifier">gmb-2026-400825</meta:user-defined>
    <meta:user-defined meta:name="OVERHEIDop.versieInformatie"/>
  </office:meta>
</office:document-meta>
</file>