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Molenvaart te Anna Paulowna (Gesloten bodemenergiesystem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5 juni 2026 namens Gemeente Hollands Kroon een volledige melding ontvangen van een ontwikkeling aan de Molenvaart te Anna Paulowna. Het gaat over het plaatsen en in gebruik nemen van 31 gesloten bodemenergiesystemen. De melding heeft het kenmerk OMG-085798/Z26-0824817.</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5798/Z26-0824817)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08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llands Kroon</meta:user-defined>
    <meta:user-defined meta:name="OVERHEIDop.Rubriek/DC.type">omgevingsmeld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5798/Z26-0824817</meta:user-defined>
    <dc:language>nl</dc:language>
    <meta:user-defined meta:name="OVERHEIDop.locatietype/OVERHEIDop.gebiedsmarkering">Vlak</meta:user-defined>
    <meta:user-defined meta:name="DC.title">Melding ontvangen voor Molenvaart te Anna Paulowna (Gesloten bodemenergiesystemen)</meta:user-defined>
    <meta:user-defined meta:name="DCTERMS.W3CDTF/DCTERMS.available">2026-08-26</meta:user-defined>
    <meta:user-defined meta:name="DCTERMS.W3CDTF/OVERHEIDop.jaargang">2026</meta:user-defined>
    <meta:user-defined meta:name="OVERHEIDop.publicationIssue">400814</meta:user-defined>
    <meta:user-defined meta:name="OVERHEIDop.GmbID/DC.identifier">gmb-2026-400814</meta:user-defined>
    <meta:user-defined meta:name="OVERHEIDop.versieInformatie"/>
  </office:meta>
</office:document-meta>
</file>