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vangen van de bestaande woonark door een 2-laagse woonark , Richard Wagnerlaan 114, 3533GE Utrecht, GU-Z2026-0055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chard Wagnerlaan 114, 3533GE Utrecht</text:p>
            <text:p text:style-name="common-al">GU-Z2026-0055191</text:p>
            <text:p text:style-name="common-al">Toelichting: het vervangen van de bestaande woonark door een 2-laagse woonark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5191</meta:user-defined>
    <meta:user-defined meta:name="DCTERMS.abstract">Toelichting: het vervangen van de bestaande woonark door een 2-laagse woonark </meta:user-defined>
    <dc:language>nl</dc:language>
    <meta:user-defined meta:name="OVERHEIDop.locatietype/OVERHEIDop.gebiedsmarkering">Vlak</meta:user-defined>
    <meta:user-defined meta:name="DC.title">Verleende Omgevingsvergunning, het vervangen van de bestaande woonark door een 2-laagse woonark , Richard Wagnerlaan 114, 3533GE Utrecht, GU-Z2026-0055191</meta:user-defined>
    <meta:user-defined meta:name="OVERHEIDop.datumEindeReactietermijn">2026-10-05</meta:user-defined>
    <meta:user-defined meta:name="OVERHEIDop.terinzageleggingBG">https://jeleefomgeving.nl/inzien/002220647/e9d9147c-0244-4ab9-8de2-4b608004c7b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3</meta:user-defined>
    <meta:user-defined meta:name="OVERHEIDop.GmbID/DC.identifier">gmb-2026-400813</meta:user-defined>
    <meta:user-defined meta:name="OVERHEIDop.versieInformatie"/>
  </office:meta>
</office:document-meta>
</file>