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opbouw, Beethovenlaan 7, 3533ER Utrecht, GU-Z2026-00459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ethovenlaan 7, 3533ER Utrecht</text:p>
            <text:p text:style-name="common-al">GU-Z2026-0045959</text:p>
            <text:p text:style-name="common-al">Toelichting: het bouwen van een dakopbouw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08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45959</meta:user-defined>
    <meta:user-defined meta:name="DCTERMS.abstract">Toelichting: het bouwen van een dakopbouw</meta:user-defined>
    <dc:language>nl</dc:language>
    <meta:user-defined meta:name="OVERHEIDop.locatietype/OVERHEIDop.gebiedsmarkering">Vlak</meta:user-defined>
    <meta:user-defined meta:name="DC.title">Verleende Omgevingsvergunning, het bouwen van een dakopbouw, Beethovenlaan 7, 3533ER Utrecht, GU-Z2026-0045959</meta:user-defined>
    <meta:user-defined meta:name="OVERHEIDop.datumEindeReactietermijn">2026-10-05</meta:user-defined>
    <meta:user-defined meta:name="OVERHEIDop.terinzageleggingBG">https://jeleefomgeving.nl/inzien/002220647/04ead0ad-1612-4ec1-8f91-f2873301c332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12</meta:user-defined>
    <meta:user-defined meta:name="OVERHEIDop.GmbID/DC.identifier">gmb-2026-400812</meta:user-defined>
    <meta:user-defined meta:name="OVERHEIDop.versieInformatie"/>
  </office:meta>
</office:document-meta>
</file>