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Dance event Subcultuur X De Zoetenlab, Utrechtseweg 310 B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Dance event Subcultuur X De Zoetenlab  </text:p>
            <text:p text:style-name="common-al">Datum: 6 en 7 november 2026</text:p>
            <text:p text:style-name="common-al">Locatie: Utrechtseweg 310 B16</text:p>
            <text:p text:style-name="common-al">Dossiernummer: 5249179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8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Utrechtseweg 310 B16</meta:user-defined>
    <dc:language>nl</dc:language>
    <meta:user-defined meta:name="OVERHEIDop.locatietype/OVERHEIDop.gebiedsmarkering">Adres</meta:user-defined>
    <meta:user-defined meta:name="DC.title">Gemeente Arnhem – Aanvraag evenementenvergunning, Dance event Subcultuur X De Zoetenlab, Utrechtseweg 310 B1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806</meta:user-defined>
    <meta:user-defined meta:name="OVERHEIDop.GmbID/DC.identifier">gmb-2026-400806</meta:user-defined>
    <meta:user-defined meta:name="OVERHEIDop.versieInformatie"/>
  </office:meta>
</office:document-meta>
</file>