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xploitatievergunning</text:p>
            <text:p text:style-name="common-al">Voor:  Food Lover</text:p>
            <text:p text:style-name="common-al">Locatie: Beekstraat 81 A</text:p>
            <text:p text:style-name="common-al">Betreft: grillroom/snackbar  </text:p>
            <text:p text:style-name="common-al">Zaaknummer: 5258329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8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Beekstraat 81 A</meta:user-defined>
    <dc:language>nl</dc:language>
    <meta:user-defined meta:name="OVERHEIDop.locatietype/OVERHEIDop.gebiedsmarkering">Adres</meta:user-defined>
    <meta:user-defined meta:name="DC.title">Gemeente Arnhem - Aanvraag exploitatievergunning,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803</meta:user-defined>
    <meta:user-defined meta:name="OVERHEIDop.GmbID/DC.identifier">gmb-2026-400803</meta:user-defined>
    <meta:user-defined meta:name="OVERHEIDop.versieInformatie"/>
  </office:meta>
</office:document-meta>
</file>