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Aanvraag evenementenvergunning, Herinneringbijeenkomst Allerzielen  , Sportlaan 25 Natuurbegraafplaa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venementenvergunning</text:p>
            <text:p text:style-name="common-al">Voor: Herinneringbijeenkomst Allerzielen<text:span text:style-name="nadrukvet"/></text:p>
            <text:p text:style-name="common-al">Datum: 8 november 2026</text:p>
            <text:p text:style-name="common-al">Locatie: Sportlaan 25</text:p>
            <text:p text:style-name="common-al">Dossiernummer: 5261778</text:p>
            <text:p text:style-name="common-al">U kunt een reactie geven op deze aanvraag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p text:style-name="common-al">1. Stuur een mail naar vergunningen@arnhem.nl (voorkeur).</text:p>
            <text:p text:style-name="common-al">2. Stuur een brief naar Vergunning &amp; Handhaving via Postbus 9200, 6800 HA Arnhem.</text:p>
            <text:p text:style-name="last-al">3. Bel naar 0800 - 1809 en vraag naar de afdeling Vergunning &amp; Handha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080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DCTERMS.abstract">Sportlaan 25</meta:user-defined>
    <dc:language>nl</dc:language>
    <meta:user-defined meta:name="OVERHEIDop.locatietype/OVERHEIDop.gebiedsmarkering">Adres</meta:user-defined>
    <meta:user-defined meta:name="DC.title">Gemeente Arnhem – Aanvraag evenementenvergunning, Herinneringbijeenkomst Allerzielen  , Sportlaan 25 Natuurbegraafplaats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800</meta:user-defined>
    <meta:user-defined meta:name="OVERHEIDop.GmbID/DC.identifier">gmb-2026-400800</meta:user-defined>
    <meta:user-defined meta:name="OVERHEIDop.versieInformatie"/>
  </office:meta>
</office:document-meta>
</file>