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evenementenvergunning, Airborne Herdenking Arnhem-West, Nassaustraat 4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heeft de volgende vergunning verleend:</text:p>
            <text:p text:style-name="common-al">Evenementenvergunning</text:p>
            <text:p text:style-name="common-al">Voor: Airborne herdenking Arnhem-West</text:p>
            <text:p text:style-name="common-al">Datum: 19 september 2026 </text:p>
            <text:p text:style-name="common-al">Locatie: Nassaustraat 4a</text:p>
            <text:p text:style-name="common-al">Dossiernummer: 516177</text:p>
            <text:p text:style-name="common-al">Verzenddatum besluit: 18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078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8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8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Nassaustraat 4a</meta:user-defined>
    <dc:language>nl</dc:language>
    <meta:user-defined meta:name="OVERHEIDop.locatietype/OVERHEIDop.gebiedsmarkering">Adres</meta:user-defined>
    <meta:user-defined meta:name="DC.title">Gemeente Arnhem - besluit evenementenvergunning, Airborne Herdenking Arnhem-West, Nassaustraat 4a</meta:user-defined>
    <meta:user-defined meta:name="DCTERMS.W3CDTF/DCTERMS.available">2026-08-25</meta:user-defined>
    <meta:user-defined meta:name="DCTERMS.W3CDTF/OVERHEIDop.jaargang">2026</meta:user-defined>
    <meta:user-defined meta:name="OVERHEIDop.publicationIssue">400784</meta:user-defined>
    <meta:user-defined meta:name="OVERHEIDop.GmbID/DC.identifier">gmb-2026-400784</meta:user-defined>
    <meta:user-defined meta:name="OVERHEIDop.versieInformatie"/>
  </office:meta>
</office:document-meta>
</file>