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Open Up HAN Introductieweek, Ruitenberglaan 26-33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Open Up HAN Introductieweek </text:p>
            <text:p text:style-name="common-al">Datum: 24 t/m 28 augustus 2026</text:p>
            <text:p text:style-name="common-al">Locatie: Ruitenberglaan 26-33 Arnhem</text:p>
            <text:p text:style-name="common-al">Dossiernummer: 5157740</text:p>
            <text:p text:style-name="common-al">Verzenddatum besluit: 19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Ruitenberglaan 26-33 Arnhem</meta:user-defined>
    <dc:language>nl</dc:language>
    <meta:user-defined meta:name="OVERHEIDop.locatietype/OVERHEIDop.gebiedsmarkering">Adres</meta:user-defined>
    <meta:user-defined meta:name="DC.title">Gemeente Arnhem - besluit evenementenvergunning, Open Up HAN Introductieweek, Ruitenberglaan 26-33 Arnhem</meta:user-defined>
    <meta:user-defined meta:name="DCTERMS.W3CDTF/DCTERMS.available">2026-08-25</meta:user-defined>
    <meta:user-defined meta:name="DCTERMS.W3CDTF/OVERHEIDop.jaargang">2026</meta:user-defined>
    <meta:user-defined meta:name="OVERHEIDop.publicationIssue">400783</meta:user-defined>
    <meta:user-defined meta:name="OVERHEIDop.GmbID/DC.identifier">gmb-2026-400783</meta:user-defined>
    <meta:user-defined meta:name="OVERHEIDop.versieInformatie"/>
  </office:meta>
</office:document-meta>
</file>