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Oudegracht 67 1381XX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luchtbehandelingskast en warmtepompen op het platte dakvlak van het gebouw</text:p>
            <text:p text:style-name="common-al">Besluit: verleend</text:p>
            <text:p text:style-name="common-al">Besluit verzonden op: 23-08-2026</text:p>
            <text:p text:style-name="common-al">Zaakadres: Oudegracht 67 1381XX Weesp</text:p>
            <text:p text:style-name="common-al">Zaaknummer: Z2025-046310</text:p>
            <text:p text:style-name="common-al">DSO-nummer: 202510310028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5-046310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8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46310</meta:user-defined>
    <meta:user-defined meta:name="DCTERMS.abstract">plaatsen van een luchtbehandelingskast en warmtepompen op het platte dakvlak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Oudegracht 67 1381XX Weesp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80</meta:user-defined>
    <meta:user-defined meta:name="OVERHEIDop.GmbID/DC.identifier">gmb-2026-400780</meta:user-defined>
    <meta:user-defined meta:name="OVERHEIDop.versieInformatie"/>
  </office:meta>
</office:document-meta>
</file>