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Ossenmarkt 44 1381LX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4 warmtepompen en PV-panelen op het dak van een Rijksmonument 'Fort aan de Ossenmarkt'</text:p>
            <text:p text:style-name="common-al">Besluit: verleend</text:p>
            <text:p text:style-name="common-al">Besluit verzonden op: 23-08-2026</text:p>
            <text:p text:style-name="common-al">Zaakadres: Ossenmarkt 44 1381LX Weesp</text:p>
            <text:p text:style-name="common-al">Zaaknummer: Z2025-051944</text:p>
            <text:p text:style-name="common-al">DSO-nummer: 2025120500194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weesp@amsterdam.nl?Subject=Dossiernummer Z2025-051944" xlink:type="simple">vth.weesp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77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7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7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5-051944</meta:user-defined>
    <meta:user-defined meta:name="DCTERMS.abstract">plaatsen van 4 warmtepompen en PV-panelen op het dak van een Rijksmonument 'Fort aan de Ossenmarkt'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Ossenmarkt 44 1381LX Weesp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79</meta:user-defined>
    <meta:user-defined meta:name="OVERHEIDop.GmbID/DC.identifier">gmb-2026-400779</meta:user-defined>
    <meta:user-defined meta:name="OVERHEIDop.versieInformatie"/>
  </office:meta>
</office:document-meta>
</file>