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opzetten van een Bed en Breakfast op de locatie Waalbandijk 5 te Gameren zaaknummer ODR2611867</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opzetten van een Bed en Breakfast aan de Waalbandijk 5 te Gamer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7 augustus 2026. De gemeente neemt daarover waarschijnlijk 12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077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opzetten van een Bed en Breakfast op de locatie Waalbandijk 5 te Gameren zaaknummer ODR2611867</meta:user-defined>
    <meta:user-defined meta:name="DCTERMS.W3CDTF/DCTERMS.available">2026-08-25</meta:user-defined>
    <meta:user-defined meta:name="DCTERMS.W3CDTF/OVERHEIDop.jaargang">2026</meta:user-defined>
    <meta:user-defined meta:name="OVERHEIDop.publicationIssue">400778</meta:user-defined>
    <meta:user-defined meta:name="OVERHEIDop.GmbID/DC.identifier">gmb-2026-400778</meta:user-defined>
    <meta:user-defined meta:name="OVERHEIDop.versieInformatie"/>
  </office:meta>
</office:document-meta>
</file>