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kappen van een meidoorn, een els en een kers op de locatie Weidsteeg 0 te Culemborg zaaknummer ODR2612028</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aanvraag voor een omgevingsvergunning ontvangen. De vergunning is aangevraagd voor het kappen van een meidoorn, een els en een kers aan de Weidsteeg 0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0 augustus 2026. De gemeente neemt daarover waarschijnlijk 15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40077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7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7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het kappen van een meidoorn, een els en een kers op de locatie Weidsteeg 0 te Culemborg zaaknummer ODR2612028</meta:user-defined>
    <meta:user-defined meta:name="DCTERMS.W3CDTF/DCTERMS.available">2026-08-25</meta:user-defined>
    <meta:user-defined meta:name="DCTERMS.W3CDTF/OVERHEIDop.jaargang">2026</meta:user-defined>
    <meta:user-defined meta:name="OVERHEIDop.publicationIssue">400776</meta:user-defined>
    <meta:user-defined meta:name="OVERHEIDop.GmbID/DC.identifier">gmb-2026-400776</meta:user-defined>
    <meta:user-defined meta:name="OVERHEIDop.versieInformatie"/>
  </office:meta>
</office:document-meta>
</file>