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aanbrengen van handelsreclame op de locatie Lanxmeersestraat Culemborg tpv de Aldi  zaaknummer ODR2612072</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aanbrengen van handelsreclame aan de Lanxmeersestraat Culemborg tpv de Aldi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0 augustus 2026. De gemeente neemt daarover waarschijnlijk 1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077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7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aanbrengen van handelsreclame op de locatie Lanxmeersestraat Culemborg tpv de Aldi  zaaknummer ODR2612072</meta:user-defined>
    <meta:user-defined meta:name="DCTERMS.W3CDTF/DCTERMS.available">2026-08-25</meta:user-defined>
    <meta:user-defined meta:name="DCTERMS.W3CDTF/OVERHEIDop.jaargang">2026</meta:user-defined>
    <meta:user-defined meta:name="OVERHEIDop.publicationIssue">400775</meta:user-defined>
    <meta:user-defined meta:name="OVERHEIDop.GmbID/DC.identifier">gmb-2026-400775</meta:user-defined>
    <meta:user-defined meta:name="OVERHEIDop.versieInformatie"/>
  </office:meta>
</office:document-meta>
</file>