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fwijken van de regels in het omgevingsplan voor de bouw van 9 zorgwoningen op de locatie Rooijsestraat 44a t/m 44i te Dreumel zaaknummer ODR2611418</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afwijken van de regels in het omgevingsplan voor de bouw van 9 zorgwoningen aan de Rooijsestraat 44a t/m 44i te Dreu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5 augustus 2026. De gemeente neemt daarover waarschijnlijk 3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40077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afwijken van de regels in het omgevingsplan voor de bouw van 9 zorgwoningen op de locatie Rooijsestraat 44a t/m 44i te Dreumel zaaknummer ODR2611418</meta:user-defined>
    <meta:user-defined meta:name="DCTERMS.W3CDTF/DCTERMS.available">2026-08-25</meta:user-defined>
    <meta:user-defined meta:name="DCTERMS.W3CDTF/OVERHEIDop.jaargang">2026</meta:user-defined>
    <meta:user-defined meta:name="OVERHEIDop.publicationIssue">400772</meta:user-defined>
    <meta:user-defined meta:name="OVERHEIDop.GmbID/DC.identifier">gmb-2026-400772</meta:user-defined>
    <meta:user-defined meta:name="OVERHEIDop.versieInformatie"/>
  </office:meta>
</office:document-meta>
</file>