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plaatsen van een gebouw als extra technische ruimte op de locatie Munnikenlandse Maaskade 2 te Poederoijen zaaknummer ODR2611586</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aanvraag voor een omgevingsvergunning ontvangen. De vergunning is aangevraagd voor het plaatsen van een gebouw als extra technische ruimte aan de Munnikenlandse Maaskade 2 te Poederoij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0 augustus 2026. De gemeente neemt daarover waarschijnlijk 16 nov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40077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7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7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ltbommel</meta:user-defined>
    <meta:user-defined meta:name="OVERHEIDop.Rubriek/DC.type">omgevingsvergunn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plaatsen van een gebouw als extra technische ruimte op de locatie Munnikenlandse Maaskade 2 te Poederoijen zaaknummer ODR2611586</meta:user-defined>
    <meta:user-defined meta:name="DCTERMS.W3CDTF/DCTERMS.available">2026-08-25</meta:user-defined>
    <meta:user-defined meta:name="DCTERMS.W3CDTF/OVERHEIDop.jaargang">2026</meta:user-defined>
    <meta:user-defined meta:name="OVERHEIDop.publicationIssue">400771</meta:user-defined>
    <meta:user-defined meta:name="OVERHEIDop.GmbID/DC.identifier">gmb-2026-400771</meta:user-defined>
    <meta:user-defined meta:name="OVERHEIDop.versieInformatie"/>
  </office:meta>
</office:document-meta>
</file>