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anderen van het bestemmingsplan naar wonen op de locatie Maarten van Rossumweg 6 te Poederoijen zaaknummer ODR2611705</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veranderen van het bestemmingsplan naar wonen aan de Maarten van Rossumweg 6 te Poederoij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2 augustus 2026. De gemeente neemt daarover waarschijnlijk 7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07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anderen van het bestemmingsplan naar wonen op de locatie Maarten van Rossumweg 6 te Poederoijen zaaknummer ODR2611705</meta:user-defined>
    <meta:user-defined meta:name="DCTERMS.W3CDTF/DCTERMS.available">2026-08-25</meta:user-defined>
    <meta:user-defined meta:name="DCTERMS.W3CDTF/OVERHEIDop.jaargang">2026</meta:user-defined>
    <meta:user-defined meta:name="OVERHEIDop.publicationIssue">400770</meta:user-defined>
    <meta:user-defined meta:name="OVERHEIDop.GmbID/DC.identifier">gmb-2026-400770</meta:user-defined>
    <meta:user-defined meta:name="OVERHEIDop.versieInformatie"/>
  </office:meta>
</office:document-meta>
</file>