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breiden van de sportstudio naar een extra fitnessruimte op de locatie van Heemstraweg 46 e te Beneden-Leeuwen zaaknummer ODR2611788</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uitbreiden van de sportstudio naar een extra fitnessruimte aan de van Heemstraweg 46 e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4 augustus 2026. De gemeente neemt daarover waarschijnlijk 9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40076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uitbreiden van de sportstudio naar een extra fitnessruimte op de locatie van Heemstraweg 46 e te Beneden-Leeuwen zaaknummer ODR2611788</meta:user-defined>
    <meta:user-defined meta:name="DCTERMS.W3CDTF/DCTERMS.available">2026-08-25</meta:user-defined>
    <meta:user-defined meta:name="DCTERMS.W3CDTF/OVERHEIDop.jaargang">2026</meta:user-defined>
    <meta:user-defined meta:name="OVERHEIDop.publicationIssue">400769</meta:user-defined>
    <meta:user-defined meta:name="OVERHEIDop.GmbID/DC.identifier">gmb-2026-400769</meta:user-defined>
    <meta:user-defined meta:name="OVERHEIDop.versieInformatie"/>
  </office:meta>
</office:document-meta>
</file>