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dakkapel op de locatie Klaproos 16 te Culemborg zaaknummer ODR2611949</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plaatsen van een dakkapel aan de Klaproos 16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8 augustus 2026. De gemeente neemt daarover waarschijnlijk 13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076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dakkapel op de locatie Klaproos 16 te Culemborg zaaknummer ODR2611949</meta:user-defined>
    <meta:user-defined meta:name="DCTERMS.W3CDTF/DCTERMS.available">2026-08-25</meta:user-defined>
    <meta:user-defined meta:name="DCTERMS.W3CDTF/OVERHEIDop.jaargang">2026</meta:user-defined>
    <meta:user-defined meta:name="OVERHEIDop.publicationIssue">400768</meta:user-defined>
    <meta:user-defined meta:name="OVERHEIDop.GmbID/DC.identifier">gmb-2026-400768</meta:user-defined>
    <meta:user-defined meta:name="OVERHEIDop.versieInformatie"/>
  </office:meta>
</office:document-meta>
</file>