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renovatie van het pannendak en verwijderen schoorsteen op de locatie Kerkstraat 2a te Maasbommel zaaknummer ODR2611933</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de renovatie van het pannendak en verwijderen schoorsteen aan de Kerkstraat 2a te Maas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8 augustus 2026. De gemeente neemt daarover waarschijnlijk 13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4007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renovatie van het pannendak en verwijderen schoorsteen op de locatie Kerkstraat 2a te Maasbommel zaaknummer ODR2611933</meta:user-defined>
    <meta:user-defined meta:name="DCTERMS.W3CDTF/DCTERMS.available">2026-08-25</meta:user-defined>
    <meta:user-defined meta:name="DCTERMS.W3CDTF/OVERHEIDop.jaargang">2026</meta:user-defined>
    <meta:user-defined meta:name="OVERHEIDop.publicationIssue">400767</meta:user-defined>
    <meta:user-defined meta:name="OVERHEIDop.GmbID/DC.identifier">gmb-2026-400767</meta:user-defined>
    <meta:user-defined meta:name="OVERHEIDop.versieInformatie"/>
  </office:meta>
</office:document-meta>
</file>