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de aanleg van gedeeltelijke verharding middenterrein tbv realisatie skeelerpiste/schaatsbaan op de locatie Bonegraafseweg 22 te Dodewaard zaaknummer ODR2612008</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de aanleg van gedeeltelijke verharding middenterrein tbv realisatie skeelerpiste/schaatsbaan aan de Bonegraafseweg 22 te Dodewaard.</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9 augustus 2026. De gemeente neemt daarover waarschijnlijk 14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0076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de aanleg van gedeeltelijke verharding middenterrein tbv realisatie skeelerpiste/schaatsbaan op de locatie Bonegraafseweg 22 te Dodewaard zaaknummer ODR2612008</meta:user-defined>
    <meta:user-defined meta:name="DCTERMS.W3CDTF/DCTERMS.available">2026-08-25</meta:user-defined>
    <meta:user-defined meta:name="DCTERMS.W3CDTF/OVERHEIDop.jaargang">2026</meta:user-defined>
    <meta:user-defined meta:name="OVERHEIDop.publicationIssue">400766</meta:user-defined>
    <meta:user-defined meta:name="OVERHEIDop.GmbID/DC.identifier">gmb-2026-400766</meta:user-defined>
    <meta:user-defined meta:name="OVERHEIDop.versieInformatie"/>
  </office:meta>
</office:document-meta>
</file>