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een dakkapel op de locatie Lingekant 3 te Ochten zaaknummer ODR2612022</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plaatsen van een dakkapel aan de Lingekant 3 te Ocht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0 augustus 2026. De gemeente neemt daarover waarschijnlijk 15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40076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een dakkapel op de locatie Lingekant 3 te Ochten zaaknummer ODR2612022</meta:user-defined>
    <meta:user-defined meta:name="DCTERMS.W3CDTF/DCTERMS.available">2026-08-25</meta:user-defined>
    <meta:user-defined meta:name="DCTERMS.W3CDTF/OVERHEIDop.jaargang">2026</meta:user-defined>
    <meta:user-defined meta:name="OVERHEIDop.publicationIssue">400765</meta:user-defined>
    <meta:user-defined meta:name="OVERHEIDop.GmbID/DC.identifier">gmb-2026-400765</meta:user-defined>
    <meta:user-defined meta:name="OVERHEIDop.versieInformatie"/>
  </office:meta>
</office:document-meta>
</file>