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legaliseren van een bijgebouw op de locatie Hamsestraat 40 te Opheusden zaaknummer ODR2611740</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het legaliseren van een bijgebouw aan de Hamsestraat 40 te Opheusd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3 augustus 2026. De gemeente neemt daarover waarschijnlijk 8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40076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legaliseren van een bijgebouw op de locatie Hamsestraat 40 te Opheusden zaaknummer ODR2611740</meta:user-defined>
    <meta:user-defined meta:name="DCTERMS.W3CDTF/DCTERMS.available">2026-08-25</meta:user-defined>
    <meta:user-defined meta:name="DCTERMS.W3CDTF/OVERHEIDop.jaargang">2026</meta:user-defined>
    <meta:user-defined meta:name="OVERHEIDop.publicationIssue">400764</meta:user-defined>
    <meta:user-defined meta:name="OVERHEIDop.GmbID/DC.identifier">gmb-2026-400764</meta:user-defined>
    <meta:user-defined meta:name="OVERHEIDop.versieInformatie"/>
  </office:meta>
</office:document-meta>
</file>