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wijzigen van het bestemmingsplan naar wonen op de locatie Nieuweweg 6 te Wamel zaaknummer ODR261175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wijzigen van het bestemmingsplan naar wonen aan de Nieuweweg 6 te Wa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3 augustus 2026. De gemeente neemt daarover waarschijnlijk 8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4007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wijzigen van het bestemmingsplan naar wonen op de locatie Nieuweweg 6 te Wamel zaaknummer ODR2611755</meta:user-defined>
    <meta:user-defined meta:name="DCTERMS.W3CDTF/DCTERMS.available">2026-08-25</meta:user-defined>
    <meta:user-defined meta:name="DCTERMS.W3CDTF/OVERHEIDop.jaargang">2026</meta:user-defined>
    <meta:user-defined meta:name="OVERHEIDop.publicationIssue">400763</meta:user-defined>
    <meta:user-defined meta:name="OVERHEIDop.GmbID/DC.identifier">gmb-2026-400763</meta:user-defined>
    <meta:user-defined meta:name="OVERHEIDop.versieInformatie"/>
  </office:meta>
</office:document-meta>
</file>