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vervangen van kozijnen op de locatie Herenstraat 53 te Culemborg zaaknummer ODR2612085</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vervangen van kozijnen aan de Herenstraat 53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0 augustus 2026. De gemeente neemt daarover waarschijnlijk 15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40075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5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vervangen van kozijnen op de locatie Herenstraat 53 te Culemborg zaaknummer ODR2612085</meta:user-defined>
    <meta:user-defined meta:name="DCTERMS.W3CDTF/DCTERMS.available">2026-08-25</meta:user-defined>
    <meta:user-defined meta:name="DCTERMS.W3CDTF/OVERHEIDop.jaargang">2026</meta:user-defined>
    <meta:user-defined meta:name="OVERHEIDop.publicationIssue">400759</meta:user-defined>
    <meta:user-defined meta:name="OVERHEIDop.GmbID/DC.identifier">gmb-2026-400759</meta:user-defined>
    <meta:user-defined meta:name="OVERHEIDop.versieInformatie"/>
  </office:meta>
</office:document-meta>
</file>