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kappen van een boom op de locatie Otto van Reesweg 0 te Culemborg zaaknummer ODR261210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kappen van een boom aan de Otto van Reesweg 0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1 augustus 2026. De gemeente neemt daarover waarschijnlijk 16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kappen van een boom op de locatie Otto van Reesweg 0 te Culemborg zaaknummer ODR2612109</meta:user-defined>
    <meta:user-defined meta:name="DCTERMS.W3CDTF/DCTERMS.available">2026-08-25</meta:user-defined>
    <meta:user-defined meta:name="DCTERMS.W3CDTF/OVERHEIDop.jaargang">2026</meta:user-defined>
    <meta:user-defined meta:name="OVERHEIDop.publicationIssue">400757</meta:user-defined>
    <meta:user-defined meta:name="OVERHEIDop.GmbID/DC.identifier">gmb-2026-400757</meta:user-defined>
    <meta:user-defined meta:name="OVERHEIDop.versieInformatie"/>
  </office:meta>
</office:document-meta>
</file>