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2e Tochtweg (ter hoogte van nummers 70-108) te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Omgevingsdienst Midden-Holland (ODMH) namens de gemeente Zuidplas een melding ontvangen ter plaatse van de 2e Tochtweg (ter hoogte van nummers 70-108) te Nieuwerkerk aan den IJssel.</text:p>
            <text:p text:style-name="common-al">Het gaat om MBA graven in bodem &gt;Interventiewaarde.</text:p>
            <text:p text:style-name="common-al">De melding heeft kenmerk 2026-0002039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4007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2039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2e Tochtweg (ter hoogte van nummers 70-108) te Nieuwerkerk aan den IJss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56</meta:user-defined>
    <meta:user-defined meta:name="OVERHEIDop.GmbID/DC.identifier">gmb-2026-400756</meta:user-defined>
    <meta:user-defined meta:name="OVERHEIDop.versieInformatie"/>
  </office:meta>
</office:document-meta>
</file>