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gebruik gemeentegrond Trasmolen en De Vang</text:p>
      <text:section text:name="zakelijke-mededeling_id1-3-2" text:style-name="zakelijke-mededeling">
        <text:section text:name="zakelijke-mededeling-tekst_id1-3-2-1" text:style-name="zakelijke-mededeling-tekst">
          <text:section text:name="tekst_id1-3-2-1-1" text:style-name="tekst">
            <text:p text:style-name="common-al">Op 23 augustus 2026 hebben burgemeester en wethouders ontheffing verleend voor het verlengen van het gebruik van gemeentegrond ten behoeve van een opslagdepot aan de Trasmolen en De Vang voor de periode van 18 april 2026 tot en met 17 april 2027. De ontheffing betreft een voortzetting van de bestaande situatie. De omvang van de depotlocaties wijzigt niet. Beide opslaglocaties zijn noodzakelijk voor de uitvoering van werkzaamheden aan kabels en leidingen in de Trasmolen en Beukmolen.</text:p>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5 okto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apv@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apv@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07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5-00000246</meta:user-defined>
    <meta:user-defined meta:name="DCTERMS.abstract">Gebruik gemeentegrond Trasmolen en De Vang</meta:user-defined>
    <dc:language>nl</dc:language>
    <meta:user-defined meta:name="OVERHEIDop.locatietype/OVERHEIDop.gebiedsmarkering">Vlak</meta:user-defined>
    <meta:user-defined meta:name="OVERHEIDop.locatietype/OVERHEIDop.gebiedsmarkering">Vlak</meta:user-defined>
    <meta:user-defined meta:name="DC.title">Ontheffing gebruik gemeentegrond Trasmolen en De Vang</meta:user-defined>
    <meta:user-defined meta:name="DCTERMS.W3CDTF/DCTERMS.available">2026-08-25</meta:user-defined>
    <meta:user-defined meta:name="DCTERMS.W3CDTF/OVERHEIDop.jaargang">2026</meta:user-defined>
    <meta:user-defined meta:name="OVERHEIDop.publicationIssue">400750</meta:user-defined>
    <meta:user-defined meta:name="OVERHEIDop.GmbID/DC.identifier">gmb-2026-400750</meta:user-defined>
    <meta:user-defined meta:name="OVERHEIDop.versieInformatie"/>
  </office:meta>
</office:document-meta>
</file>