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mgevingsvergunning verleend voor het bouwen en gebruiken van 24 woningen ontmoetingsruimte en openbare inrichting Laagveld 1 t/m 25 (d), Sint Hubert - kadastraal MIL00 C 2220 en 2132 (nabij Pastoor Jacobsstraat 24a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bouwen en gebruiken van 24 woningen ontmoetingsruimte en openbare inrichting</text:p>
              </text:list-item>
              <text:list-item text:style-override="id1-3-2-1-1-2-2">
                <text:number>•</text:number>
                <text:p text:style-name="al">Besluitdatum: 20 augustus 2026</text:p>
              </text:list-item>
              <text:list-item text:style-override="id1-3-2-1-1-2-3">
                <text:number>•</text:number>
                <text:p text:style-name="al">Locatie: Laagveld 1 t/m 25 (d), Sint Hubert - kadastraal MIL00 C 2220 en 2132 (nabij Pastoor Jacobsstraat 24a)</text:p>
              </text:list-item>
              <text:list-item text:style-override="id1-3-2-1-1-2-4">
                <text:number>•</text:number>
                <text:p text:style-name="al">Zaaknummer: Z2026-00003248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  <text:list-item text:style-override="id1-3-2-1-1-4-2">
                <text:number>•</text:number>
                <text:p text:style-name="al">uitvoeren van een werk of werkzaamheid</text:p>
              </text:list-item>
              <text:list-item text:style-override="id1-3-2-1-1-4-3">
                <text:number>•</text:number>
                <text:p text:style-name="al">afwijken van regels in het Omgevingsplan</text:p>
              </text:list-item>
            </text:list>
            <text:p text:style-name="common-al">Dit besluit heeft betrekking op een buitenplanse omgevingsplactiviteit (BOPA).</text:p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1 okto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last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073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3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3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3248</meta:user-defined>
    <meta:user-defined meta:name="DCTERMS.abstract">Kennisgeving omgevingsvergunning verleend voor het bouwen en gebruiken van 24 woningen ontmoetingsruimte en openbare inrichting Laagveld 1 t/m 25 (d), Sint Hubert - kadastraal MIL00 C 2220 en 2132 (nabij Pastoor Jacobsstraat 24a)</meta:user-defined>
    <dc:language>nl</dc:language>
    <meta:user-defined meta:name="DC.title">Kennisgeving omgevingsvergunning verleend voor het bouwen en gebruiken van 24 woningen ontmoetingsruimte en openbare inrichting Laagveld 1 t/m 25 (d), Sint Hubert - kadastraal MIL00 C 2220 en 2132 (nabij Pastoor Jacobsstraat 24a)</meta:user-defined>
    <meta:user-defined meta:name="OVERHEIDop.datumEindeReactietermijn">2026-10-01</meta:user-defined>
    <meta:user-defined meta:name="OVERHEIDop.terinzageleggingBG">https://jeleefomgeving.nl/inzien/826458385/61b388c5-d90b-4869-a605-0a8cbd098225</meta:user-defined>
    <meta:user-defined meta:name="OVERHEIDop.locatietype/OVERHEIDop.gebiedsmarkering">GeometrieRef</meta:user-defined>
    <meta:user-defined meta:name="DCTERMS.W3CDTF/DCTERMS.available">2026-08-25</meta:user-defined>
    <meta:user-defined meta:name="DCTERMS.W3CDTF/OVERHEIDop.jaargang">2026</meta:user-defined>
    <meta:user-defined meta:name="OVERHEIDop.externeBijlage">Afwijkvergunning|exb-2026-29997</meta:user-defined>
    <meta:user-defined meta:name="OVERHEIDop.publicationIssue">400737</meta:user-defined>
    <meta:user-defined meta:name="OVERHEIDop.GmbID/DC.identifier">gmb-2026-400737</meta:user-defined>
    <meta:user-defined meta:name="OVERHEIDop.versieInformatie"/>
  </office:meta>
</office:document-meta>
</file>