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3D handboogsportwedstrijd Zomer 2027 5 en 6 juni 2027 Nabij 't Muurke 5, 5446XH Wanroij (bos/oude vuilnisbelt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3D handboogsportwedstrijd Zomer 2027 5 en 6 juni 2027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Nabij 't Muurke 5, 5446XH Wanroij (bos/oude vuilnisbelt)</text:p>
              </text:list-item>
              <text:list-item text:style-override="id1-3-2-1-1-2-4">
                <text:number>•</text:number>
                <text:p text:style-name="al">Zaaknummer: Z2026-0000442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0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7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427</meta:user-defined>
    <meta:user-defined meta:name="DCTERMS.abstract">evenementenvergunning verleend voor 3D handboogsportwedstrijd Zomer 2027 5 en 6 juni 2027 Nabij 't Muurke 5, 5446XH Wanroij (bos/oude vuilnisbelt)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evenementenvergunning verleend voor 3D handboogsportwedstrijd Zomer 2027 5 en 6 juni 2027 Nabij 't Muurke 5, 5446XH Wanroij (bos/oude vuilnisbelt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36</meta:user-defined>
    <meta:user-defined meta:name="OVERHEIDop.GmbID/DC.identifier">gmb-2026-400736</meta:user-defined>
    <meta:user-defined meta:name="OVERHEIDop.versieInformatie"/>
  </office:meta>
</office:document-meta>
</file>