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36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174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3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09</meta:user-defined>
    <meta:user-defined meta:name="DCTERMS.abstract">TVM DRG, 3 P vakken, Vondelstraat 28-36, 28 aug., Vondelstraat ter hoogte van nummer: 36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3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8</meta:user-defined>
    <meta:user-defined meta:name="OVERHEIDop.GmbID/DC.identifier">gmb-2026-400718</meta:user-defined>
    <meta:user-defined meta:name="OVERHEIDop.versieInformatie"/>
  </office:meta>
</office:document-meta>
</file>