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RVV, Locatie: Nieuwezijds Voorburgwal ter hoogte van nummer: 147 in Amsterdam</text:p>
            <text:p text:style-name="common-al">Looptijd :31-08-2026 t/m 11-09-2026</text:p>
            <text:p text:style-name="common-al">Verzonden naar aanvrager op: 21-08-2026</text:p>
            <text:p text:style-name="common-al">Kenmerk gemeente: Z/26/32040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0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16</meta:user-defined>
    <meta:user-defined meta:name="DCTERMS.abstract">RVV,Object,Nieuwezijds Voorburgwal 147 1012RJ, 20260831, Nieuwezijds Voorburgwal ter hoogte van nummer: 147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4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9</meta:user-defined>
    <meta:user-defined meta:name="OVERHEIDop.GmbID/DC.identifier">gmb-2026-400699</meta:user-defined>
    <meta:user-defined meta:name="OVERHEIDop.versieInformatie"/>
  </office:meta>
</office:document-meta>
</file>