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Nog niet bekend ter hoogte van Leksmondplein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Nog niet bekend: het houden van evenement Nellestein Namasté ter hoogte van Leksmondplein 31 in Amsterdam</text:p>
            <text:p text:style-name="common-al">Toelichting locatie: Het event vindt plaats op het grasveld in het Gaasperpark, direct aan het water. Dit veld ligt achter het carillon en de tennisbaan in Nellestein.</text:p>
            <text:p text:style-name="common-al">Datum van: 30-08-2026</text:p>
            <text:p text:style-name="common-al">Datum t/m: 30-08-2026</text:p>
            <text:p text:style-name="common-al">Tijd van: 09:00</text:p>
            <text:p text:style-name="common-al">Tijd tot: 22:30</text:p>
            <text:p text:style-name="common-al">Bezoekers drukste moment: 80</text:p>
            <text:p text:style-name="common-al">Activiteiten: Nellestein Namasté is een kleinschalig gezondheids- en welzijnsevenement in de openbare ruimte. Het programma bestaat uit rustige activiteiten zoals yoga, tai chi, meditatie, workshops en een ligconcert. Ook zijn er kinderactiviteiten zoals een speur</text:p>
            <text:p text:style-name="common-al">Verzonden naar aanvrager op: 20-08-2026</text:p>
            <text:p text:style-name="common-al">Kenmerk gemeente: Z/26/3165359</text:p>
            <text:p text:style-name="common-al"/>
            <text:p text:style-name="common-al">Het besluit en bijbehorende stukken kunt u per e-mail ontvangen. Stuur een e-mail naar 
  <text:a xlink:href="mailto:VTH.SDZO@amsterdam.nl?Subject=Dossier Z/26/3165359" xlink:type="simple">VTH.SDZO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9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9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9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5359</meta:user-defined>
    <meta:user-defined meta:name="DCTERMS.abstract">Nog niet bekend: evenementenvergunning ter hoogte van adres Leksmondplein 31 in Amsterdam</meta:user-defined>
    <dc:language>nl</dc:language>
    <meta:user-defined meta:name="OVERHEIDop.locatietype/OVERHEIDop.gebiedsmarkering">Punt</meta:user-defined>
    <meta:user-defined meta:name="DC.title">Besluit evenementenvergunning Nog niet bekend ter hoogte van Leksmondplein 3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94</meta:user-defined>
    <meta:user-defined meta:name="OVERHEIDop.GmbID/DC.identifier">gmb-2026-400694</meta:user-defined>
    <meta:user-defined meta:name="OVERHEIDop.versieInformatie"/>
  </office:meta>
</office:document-meta>
</file>