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Hodenpijlkade ter hoogte van nummer: 50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ieuw-West</text:p>
            <text:p text:style-name="common-al">Objectvergunning TVM, Locatie: Hodenpijlkade ter hoogte van nummer: 50 in Amsterdam</text:p>
            <text:p text:style-name="common-al">Looptijd :27-08-2026 t/m 26-05-2028</text:p>
            <text:p text:style-name="common-al">Verzonden naar aanvrager op: 21-08-2026</text:p>
            <text:p text:style-name="common-al">Kenmerk gemeente: Z/26/3176738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ieuwwest.vergunningen.dvl@amsterdam.nl?Subject=Dossier Z/26/3176738" xlink:type="simple">Stadsloket.nieuw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400683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683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683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6738</meta:user-defined>
    <meta:user-defined meta:name="DCTERMS.abstract">TVM parkeervak, RVV, Object, Hodenpijlkade 50 1058LZ, 20260827, Hodenpijlkade ter hoogte van nummer: 50</meta:user-defined>
    <dc:language>nl</dc:language>
    <meta:user-defined meta:name="OVERHEIDop.locatietype/OVERHEIDop.gebiedsmarkering">Punt</meta:user-defined>
    <meta:user-defined meta:name="DC.title">Besluit apv vergunning Verleend - Hodenpijlkade ter hoogte van nummer: 50 in Amsterdam</meta:user-defined>
    <meta:user-defined meta:name="DCTERMS.W3CDTF/DCTERMS.available">2026-08-25</meta:user-defined>
    <meta:user-defined meta:name="DCTERMS.W3CDTF/OVERHEIDop.jaargang">2026</meta:user-defined>
    <meta:user-defined meta:name="OVERHEIDop.publicationIssue">400683</meta:user-defined>
    <meta:user-defined meta:name="OVERHEIDop.GmbID/DC.identifier">gmb-2026-400683</meta:user-defined>
    <meta:user-defined meta:name="OVERHEIDop.versieInformatie"/>
  </office:meta>
</office:document-meta>
</file>