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ingel ter hoogte van nummer: 42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Singel ter hoogte van nummer: 429 in Amsterdam</text:p>
            <text:p text:style-name="common-al">Looptijd :16-09-2026 t/m 16-09-2026</text:p>
            <text:p text:style-name="common-al">Verzonden naar aanvrager op: 21-08-2026</text:p>
            <text:p text:style-name="common-al">Kenmerk gemeente: Z/26/317452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74523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0678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678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678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4523</meta:user-defined>
    <meta:user-defined meta:name="DCTERMS.abstract">Upload_Object,Singel 429 A 1012WP, 20260916, Singel ter hoogte van nummer: 429</meta:user-defined>
    <dc:language>nl</dc:language>
    <meta:user-defined meta:name="OVERHEIDop.locatietype/OVERHEIDop.gebiedsmarkering">Punt</meta:user-defined>
    <meta:user-defined meta:name="DC.title">Besluit apv vergunning Verleend - Singel ter hoogte van nummer: 429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678</meta:user-defined>
    <meta:user-defined meta:name="OVERHEIDop.GmbID/DC.identifier">gmb-2026-400678</meta:user-defined>
    <meta:user-defined meta:name="OVERHEIDop.versieInformatie"/>
  </office:meta>
</office:document-meta>
</file>