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Het Grote Plein 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houden van evenement WeesperNieuws Extra Triatlon 2026 ter hoogte van Het Grote Plein 5 in </text:p>
            <text:p text:style-name="common-al">Toelichting locatie: De triatlon wordt gehouden door de gehele stad (zwemparcours; Kom tot Aquamarin, Fietsparcours op Industrieterrein, hardlopen in centrum en Aetsveld, finishzone bij het Grote Plein)</text:p>
            <text:p text:style-name="common-al">Datum van: 06-09-2026</text:p>
            <text:p text:style-name="common-al">Datum t/m: 06-09-2026</text:p>
            <text:p text:style-name="common-al">Tijd van: 07:00</text:p>
            <text:p text:style-name="common-al">Tijd tot: 18:00</text:p>
            <text:p text:style-name="common-al">Bezoekers drukste moment: 1000</text:p>
            <text:p text:style-name="common-al">Activiteiten: Deelnemers gaan zwemmen, fietsen en hardlopen. Bezoekers kunnen de deelnemers aanmoedigen.</text:p>
            <text:p text:style-name="common-al">Verzonden naar aanvrager op: 21-08-2026</text:p>
            <text:p text:style-name="common-al">Kenmerk gemeente: Z/26/3151237</text:p>
            <text:p text:style-name="common-al"/>
            <text:p text:style-name="common-al">Het besluit en bijbehorende stukken kunt u per e-mail ontvangen. Stuur een e-mail naar 
  <text:a xlink:href="mailto:VTH.weesp@amsterdam.nl?Subject=Dossier Z/26/3151237" xlink:type="simple">VTH.weesp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7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1237</meta:user-defined>
    <meta:user-defined meta:name="DCTERMS.abstract">Verleend: evenementenvergunning ter hoogte van adres Het Grote Plein 5 in </meta:user-defined>
    <dc:language>nl</dc:language>
    <meta:user-defined meta:name="OVERHEIDop.locatietype/OVERHEIDop.gebiedsmarkering">Punt</meta:user-defined>
    <meta:user-defined meta:name="DC.title">Besluit evenementenvergunning Verleend ter hoogte van Het Grote Plein 5 i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76</meta:user-defined>
    <meta:user-defined meta:name="OVERHEIDop.GmbID/DC.identifier">gmb-2026-400676</meta:user-defined>
    <meta:user-defined meta:name="OVERHEIDop.versieInformatie"/>
  </office:meta>
</office:document-meta>
</file>