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Evertsenstraat ter hoogte van nummer: 110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58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58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83</meta:user-defined>
    <meta:user-defined meta:name="DCTERMS.abstract">TVM 3 P vakken, Jan Evertsenstraat 110-112, 28 aug., Jan Evertsenstraat ter hoogte van nummer: 110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11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0</meta:user-defined>
    <meta:user-defined meta:name="OVERHEIDop.GmbID/DC.identifier">gmb-2026-400670</meta:user-defined>
    <meta:user-defined meta:name="OVERHEIDop.versieInformatie"/>
  </office:meta>
</office:document-meta>
</file>