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zzanistraat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Trailervoorstellingen seizoen 26/27 ter hoogte van Pazzanistraat 4 in Amsterdam</text:p>
            <text:p text:style-name="common-al">Datum van: 11-11-2026</text:p>
            <text:p text:style-name="common-al">Datum t/m: 12-11-2026</text:p>
            <text:p text:style-name="common-al">Tijd van: 13.30</text:p>
            <text:p text:style-name="common-al">Tijd tot: 20.30</text:p>
            <text:p text:style-name="common-al">Bezoekers drukste moment: 80</text:p>
            <text:p text:style-name="common-al">Activiteiten: Het bezoeken een voorstelling in een vrachtwagentrailer op 11 en 12 november 2026 en op 13 en 14 april 2027.</text:p>
            <text:p text:style-name="common-al">Ontvangen op: 12-08-2026</text:p>
            <text:p text:style-name="common-al">Kenmerk gemeente: Z/26/317193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1933</meta:user-defined>
    <meta:user-defined meta:name="DCTERMS.abstract">Aanvraag voor een evenementenvergunning ter hoogte van adres Pazzanistraat 4 in Amsterdam</meta:user-defined>
    <dc:language>nl</dc:language>
    <meta:user-defined meta:name="OVERHEIDop.locatietype/OVERHEIDop.gebiedsmarkering">Punt</meta:user-defined>
    <meta:user-defined meta:name="DC.title">Aanvraag evenementenvergunning Pazzanistraat 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0</meta:user-defined>
    <meta:user-defined meta:name="OVERHEIDop.GmbID/DC.identifier">gmb-2026-400660</meta:user-defined>
    <meta:user-defined meta:name="OVERHEIDop.versieInformatie"/>
  </office:meta>
</office:document-meta>
</file>