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Rokin 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voor het mogen houden van evenement The Sweet Spot - ADE ter hoogte van Rokin 70 in Amsterdam</text:p>
            <text:p text:style-name="common-al">Datum van: 23-10-2026</text:p>
            <text:p text:style-name="common-al">Datum t/m: 23-10-2026</text:p>
            <text:p text:style-name="common-al">Tijd van: 17.00</text:p>
            <text:p text:style-name="common-al">Tijd tot: 22.00</text:p>
            <text:p text:style-name="common-al">Bezoekers drukste moment: 75</text:p>
            <text:p text:style-name="common-al">Activiteiten: Bezoekers kunnen luisteren naar live DJ-sets, de snoepwinkel bezoeken en producten kopen, elkaar ontmoeten, foto's maken en laten maken, en desgewenst pizza bestellen bij een lokale ondernemer. Er wordt gedanst op kleine schaal binnen de beschikbare</text:p>
            <text:p text:style-name="common-al">Ontvangen op: 30-07-2026</text:p>
            <text:p text:style-name="common-al">Kenmerk gemeente: Z/26/3167622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4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4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4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67622</meta:user-defined>
    <meta:user-defined meta:name="DCTERMS.abstract">Aanvraag voor een evenementenvergunning ter hoogte van adres Rokin 70 in Amsterdam</meta:user-defined>
    <dc:language>nl</dc:language>
    <meta:user-defined meta:name="OVERHEIDop.locatietype/OVERHEIDop.gebiedsmarkering">Punt</meta:user-defined>
    <meta:user-defined meta:name="DC.title">Aanvraag evenementenvergunning Rokin 70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42</meta:user-defined>
    <meta:user-defined meta:name="OVERHEIDop.GmbID/DC.identifier">gmb-2026-400642</meta:user-defined>
    <meta:user-defined meta:name="OVERHEIDop.versieInformatie"/>
  </office:meta>
</office:document-meta>
</file>