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Zeemagazijnkade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Drift Museum Amsterdam VIP opening (ADE) ter hoogte van Zeemagazijnkade 3 in AMSTERDAM</text:p>
            <text:p text:style-name="common-al">Datum van: 15-10-2026</text:p>
            <text:p text:style-name="common-al">Datum t/m: 15-10-2026</text:p>
            <text:p text:style-name="common-al">Tijd van: 18.00</text:p>
            <text:p text:style-name="common-al">Tijd tot: 23.59</text:p>
            <text:p text:style-name="common-al">Bezoekers drukste moment: 1500</text:p>
            <text:p text:style-name="common-al">Activiteiten: Bezoekers kunnen door het museum wandelen, luisteren naar een toespraak van de kunstenaars en genieten van een hapje, een drankje en muziek.</text:p>
            <text:p text:style-name="common-al">Ontvangen op: 06-08-2026</text:p>
            <text:p text:style-name="common-al">Kenmerk gemeente: Z/26/316981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2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9812</meta:user-defined>
    <meta:user-defined meta:name="DCTERMS.abstract">Aanvraag voor een evenementenvergunning ter hoogte van adres Zeemagazijnkade 3 in AMSTERDAM</meta:user-defined>
    <dc:language>nl</dc:language>
    <meta:user-defined meta:name="OVERHEIDop.locatietype/OVERHEIDop.gebiedsmarkering">Punt</meta:user-defined>
    <meta:user-defined meta:name="DC.title">Aanvraag evenementenvergunning Zeemagazijnkade 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27</meta:user-defined>
    <meta:user-defined meta:name="OVERHEIDop.GmbID/DC.identifier">gmb-2026-400627</meta:user-defined>
    <meta:user-defined meta:name="OVERHEIDop.versieInformatie"/>
  </office:meta>
</office:document-meta>
</file>