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Prins Bernhardlaan 20, 3941EB Doorn, Evenementenvergunning straatfeest op 19 september (RX2026-00002055, 19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Prins Bernhardlaan 20, 3941EB Doorn, Evenementenvergunning straatfeest op 19 september (RX2026-00002055, 19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062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RX2026-00002055</meta:user-defined>
    <meta:user-defined meta:name="DCTERMS.abstract">Prins Bernhardlaan 20, 3941EB Doorn, Evenementenvergunning straatfeest op 19 september (RX2026-00002055, 19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Prins Bernhardlaan 20, 3941EB Doorn, Evenementenvergunning straatfeest op 19 september (RX2026-00002055, 19 augustus 202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25</meta:user-defined>
    <meta:user-defined meta:name="OVERHEIDop.GmbID/DC.identifier">gmb-2026-400625</meta:user-defined>
    <meta:user-defined meta:name="OVERHEIDop.versieInformatie"/>
  </office:meta>
</office:document-meta>
</file>