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(verzamel- en aanmeldlocatie Time Out) Burgemeester W Martenslaan 25, 3958GR Amerongen, Melding kleinschalig evenement Citygame "Hunted" op 30 september (RX2026-00002009, 2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(verzamel- en aanmeldlocatie Time Out) Burgemeester W Martenslaan 25, 3958GR Amerongen, Melding kleinschalig evenement Citygame "Hunted" op 30 september (RX2026-00002009, 20 augustu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06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2009</meta:user-defined>
    <meta:user-defined meta:name="DCTERMS.abstract">(verzamel- en aanmeldlocatie Time Out) Burgemeester W Martenslaan 25, 3958GR Amerongen, Melding kleinschalig evenement Citygame "Hunted" op 30 september (RX2026-00002009, 20 augustus 2026)</meta:user-defined>
    <dc:language>nl</dc:language>
    <meta:user-defined meta:name="OVERHEIDop.locatietype/OVERHEIDop.gebiedsmarkering">Vlak</meta:user-defined>
    <meta:user-defined meta:name="DC.title">Gemeente Utrechtse Heuvelrug, geaccepteerde melding APV/Bijzondere wetten - (verzamel- en aanmeldlocatie Time Out) Burgemeester W Martenslaan 25, 3958GR Amerongen, Melding kleinschalig evenement Citygame "Hunted" op 30 september (RX2026-00002009, 20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24</meta:user-defined>
    <meta:user-defined meta:name="OVERHEIDop.GmbID/DC.identifier">gmb-2026-400624</meta:user-defined>
    <meta:user-defined meta:name="OVERHEIDop.versieInformatie"/>
  </office:meta>
</office:document-meta>
</file>