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Groenstrook Boslaan 30 - Boslaan 36, 3958GZ Amerongen, Evenementenvergunning straatfeest op 29 augustus 2026 van 16:30 uur tot 00:00 uur (RX2026-00001993, 2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Groenstrook Boslaan 30 - Boslaan 36, 3958GZ Amerongen, Evenementenvergunning straatfeest op 29 augustus 2026 van 16:30 uur tot 00:00 uur (RX2026-00001993, 20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062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62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RX2026-00001993</meta:user-defined>
    <meta:user-defined meta:name="DCTERMS.abstract">Groenstrook Boslaan 30 - Boslaan 36, 3958GZ Amerongen, Evenementenvergunning straatfeest op 29 augustus 2026 van 16:30 uur tot 00:00 uur (RX2026-00001993, 20 augustus 2026)</meta:user-defined>
    <dc:language>nl</dc:language>
    <meta:user-defined meta:name="OVERHEIDop.locatietype/OVERHEIDop.gebiedsmarkering">Lijn</meta:user-defined>
    <meta:user-defined meta:name="DC.title">Gemeente Utrechtse Heuvelrug, verleende vergunning APV/Bijzondere wetten - Groenstrook Boslaan 30 - Boslaan 36, 3958GZ Amerongen, Evenementenvergunning straatfeest op 29 augustus 2026 van 16:30 uur tot 00:00 uur (RX2026-00001993, 20 augustus 2026)</meta:user-defined>
    <meta:user-defined meta:name="DCTERMS.W3CDTF/DCTERMS.available">2026-08-25</meta:user-defined>
    <meta:user-defined meta:name="DCTERMS.W3CDTF/OVERHEIDop.jaargang">2026</meta:user-defined>
    <meta:user-defined meta:name="OVERHEIDop.publicationIssue">400622</meta:user-defined>
    <meta:user-defined meta:name="OVERHEIDop.GmbID/DC.identifier">gmb-2026-400622</meta:user-defined>
    <meta:user-defined meta:name="OVERHEIDop.versieInformatie"/>
  </office:meta>
</office:document-meta>
</file>