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Landgoed Maarsbergen, Maarnse Grindweg 30, 3953LW Maarsbergen, Evenementenvergunning Jagerskamp van 26 augustus 2026 vanaf 07:00 uur tot en met 27 augustus 2026 tot 13:00 uur (RX2026-00001228, 2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Landgoed Maarsbergen, Maarnse Grindweg 30, 3953LW Maarsbergen, Evenementenvergunning Jagerskamp van 26 augustus 2026 vanaf 13:00 uur tot en met 27 augustus 2026 tot 13:00 uur (RX2026-00001228, 21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062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RX2026-00001228</meta:user-defined>
    <meta:user-defined meta:name="DCTERMS.abstract">Landgoed Maarsbergen, Maarnse Grindweg 30, 3953LW Maarsbergen, Evenementenvergunning Jagerskamp van 26 augustus 2026 vanaf 13:00 uur tot en met 27 augustus 2026 tot 13:00 uur (RX2026-00001228, 21 augustus 2026)</meta:user-defined>
    <dc:language>nl</dc:language>
    <meta:user-defined meta:name="OVERHEIDop.locatietype/OVERHEIDop.gebiedsmarkering">Punt</meta:user-defined>
    <meta:user-defined meta:name="DC.title">Gemeente Utrechtse Heuvelrug, verleende vergunning APV/Bijzondere wetten - Landgoed Maarsbergen, Maarnse Grindweg 30, 3953LW Maarsbergen, Evenementenvergunning Jagerskamp van 26 augustus 2026 vanaf 07:00 uur tot en met 27 augustus 2026 tot 13:00 uur (RX2026-00001228, 21 augustus 2026)</meta:user-defined>
    <meta:user-defined meta:name="DCTERMS.W3CDTF/DCTERMS.available">2026-08-25</meta:user-defined>
    <meta:user-defined meta:name="DCTERMS.W3CDTF/OVERHEIDop.jaargang">2026</meta:user-defined>
    <meta:user-defined meta:name="OVERHEIDop.publicationIssue">400620</meta:user-defined>
    <meta:user-defined meta:name="OVERHEIDop.GmbID/DC.identifier">gmb-2026-400620</meta:user-defined>
    <meta:user-defined meta:name="OVERHEIDop.versieInformatie"/>
  </office:meta>
</office:document-meta>
</file>