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geaccepteerde melding APV/Bijzondere wetten - gemeente utrechtse heuvelrug, Verklaring van geen bezwaar Trailrun Austerlitz op 30 augustus 2026 (RX2026-0000198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volgende melding op grond van de APV/Bijzondere wetten heeft geaccepteerd:</text:p>
            <text:p text:style-name="common-al">gemeente utrechtse heuvelrug, Verklaring van geen bezwaar Trailrun Austerlitz op 30 augustus 2026 (RX2026-00001984)</text:p>
            <text:p text:style-name="last-al">Belanghebbenden kunnen tegen deze beslissing(en) GEEN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4006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X2026-00001984</meta:user-defined>
    <meta:user-defined meta:name="DCTERMS.abstract">gemeente utrechtse heuvelrug, Verklaring van geen bezwaar Trailrun Austerlitz 30 augustus 2026 (RX2026-00001984,)</meta:user-defined>
    <dc:language>nl</dc:language>
    <meta:user-defined meta:name="OVERHEIDop.locatietype/OVERHEIDop.gebiedsmarkering">Vlak</meta:user-defined>
    <meta:user-defined meta:name="DC.title">Gemeente Utrechtse Heuvelrug, geaccepteerde melding APV/Bijzondere wetten - gemeente utrechtse heuvelrug, Verklaring van geen bezwaar Trailrun Austerlitz op 30 augustus 2026 (RX2026-00001984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18</meta:user-defined>
    <meta:user-defined meta:name="OVERHEIDop.GmbID/DC.identifier">gmb-2026-400618</meta:user-defined>
    <meta:user-defined meta:name="OVERHEIDop.versieInformatie"/>
  </office:meta>
</office:document-meta>
</file>