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vergunning APV/Bijzondere wetten - Meenkselaan, 3972JN Driebergen-Rijsenburg, Evenementenvergunning straatfeest op 5 september van 14:00 uur tot 22:00 uur (RX2026-00001961, 21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trechtse Heuvelrug maakt bekend dat hij de volgende vergunning op grond van de APV/Bijzondere wetten heeft verleend:</text:p>
            <text:p text:style-name="common-al">Meenkselaan, 3972JN Driebergen-Rijsenburg, Evenementenvergunning straatfeest op 5 september 2026 (RX2026-00001961)</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Het bezwaarschrift kan via het digitale formulier op www.heuvelrug.nl/bezwaar-maken, of per post naar Kerkplein 2, Postbus 200, 3940 AE in Doorn worden verzonden.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40061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1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1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RX2026-00001961</meta:user-defined>
    <meta:user-defined meta:name="DCTERMS.abstract">Meenkselaan, 3972JN Driebergen-Rijsenburg, Evenementenvergunning straatfeest op 5 september van 14:00 uur tot 22:00 uur (RX2026-00001961, 21 augustus 2026)</meta:user-defined>
    <dc:language>nl</dc:language>
    <meta:user-defined meta:name="OVERHEIDop.locatietype/OVERHEIDop.gebiedsmarkering">Lijn</meta:user-defined>
    <meta:user-defined meta:name="DC.title">Gemeente Utrechtse Heuvelrug, verleende vergunning APV/Bijzondere wetten - Meenkselaan, 3972JN Driebergen-Rijsenburg, Evenementenvergunning straatfeest op 5 september van 14:00 uur tot 22:00 uur (RX2026-00001961, 21 augustus 2026)</meta:user-defined>
    <meta:user-defined meta:name="DCTERMS.W3CDTF/DCTERMS.available">2026-08-25</meta:user-defined>
    <meta:user-defined meta:name="DCTERMS.W3CDTF/OVERHEIDop.jaargang">2026</meta:user-defined>
    <meta:user-defined meta:name="OVERHEIDop.publicationIssue">400617</meta:user-defined>
    <meta:user-defined meta:name="OVERHEIDop.GmbID/DC.identifier">gmb-2026-400617</meta:user-defined>
    <meta:user-defined meta:name="OVERHEIDop.versieInformatie"/>
  </office:meta>
</office:document-meta>
</file>